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ophogen van de daken van de garages bij de woningen, Doorzwin 2205 en 2206 1788KJ Juliana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Doorzwin 2205 en 2206 1788KJ Julianadorp, ophogen van de daken van de garages bij de woningen</text:p>
            <text:p text:style-name="common-al">Datum ontvangst: 13-08-2026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9177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46</meta:user-defined>
    <meta:user-defined meta:name="DCTERMS.abstract">ophogen van de daken van de garages bij de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ophogen van de daken van de garages bij de woningen, Doorzwin 2205 en 2206 1788KJ Julianador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73</meta:user-defined>
    <meta:user-defined meta:name="OVERHEIDop.GmbID/DC.identifier">gmb-2026-391773</meta:user-defined>
    <meta:user-defined meta:name="OVERHEIDop.versieInformatie"/>
  </office:meta>
</office:document-meta>
</file>