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Bosplaat 24 1025AT Amsterdam 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berk in de voortuin</text:p>
            <text:p text:style-name="common-al">Zaakadres: Bosplaat 24 1025AT Amsterdam</text:p>
            <text:p text:style-name="common-al">Datum ontvangst: 22-07-2026</text:p>
            <text:p text:style-name="common-al">Zaaknummer: Z2026-032375</text:p>
            <text:p text:style-name="common-al">DSO-nummer: 202607220011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7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2375</meta:user-defined>
    <meta:user-defined meta:name="DCTERMS.abstract">kappen van berk in de voo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Bosplaat 24 1025AT Amsterdam Noor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70</meta:user-defined>
    <meta:user-defined meta:name="OVERHEIDop.GmbID/DC.identifier">gmb-2026-391770</meta:user-defined>
    <meta:user-defined meta:name="OVERHEIDop.versieInformatie"/>
  </office:meta>
</office:document-meta>
</file>