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llen van een houtopstand (kap) Orteliusstraat 292-H 1056P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snoeien van één boom staande in de achtertuin</text:p>
            <text:p text:style-name="common-al">Zaakadres: Orteliusstraat 292-H 1056PN Amsterdam</text:p>
            <text:p text:style-name="common-al">Datum ontvangst: 07-08-2026</text:p>
            <text:p text:style-name="common-al">Zaaknummer: Z2026-035154</text:p>
            <text:p text:style-name="common-al">DSO-nummer: 2026080700008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1769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76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76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35154</meta:user-defined>
    <meta:user-defined meta:name="DCTERMS.abstract">(KAP) het snoeien van één boom staande in de achtertui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ellen van een houtopstand (kap) Orteliusstraat 292-H 1056PN Amsterda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769</meta:user-defined>
    <meta:user-defined meta:name="OVERHEIDop.GmbID/DC.identifier">gmb-2026-391769</meta:user-defined>
    <meta:user-defined meta:name="OVERHEIDop.versieInformatie"/>
  </office:meta>
</office:document-meta>
</file>