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een constructieve doorbraak op de eerste verdieping, Sternstraat 14 2352EH Leiderdorp, LDPZ2026-33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Sternstraat 14 2352EH Leiderdorp</text:p>
            <text:p text:style-name="common-al">
            <text:span text:style-name="nadrukvet">Zaaknummer:</text:span> LDPZ2026-339</text:p>
            <text:p text:style-name="common-al">
            <text:span text:style-name="nadrukvet">Datum ontvangst aanvraag:</text:span> 09-08-2026</text:p>
            <text:p text:style-name="common-al">
            <text:span text:style-name="nadrukvet">Omschrijving:</text:span> constructieve doorbraak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17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39</meta:user-defined>
    <meta:user-defined meta:name="DCTERMS.abstract">constructieve 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een constructieve doorbraak op de eerste verdieping, Sternstraat 14 2352EH Leiderdorp, LDPZ2026-339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68</meta:user-defined>
    <meta:user-defined meta:name="OVERHEIDop.GmbID/DC.identifier">gmb-2026-391768</meta:user-defined>
    <meta:user-defined meta:name="OVERHEIDop.versieInformatie"/>
  </office:meta>
</office:document-meta>
</file>