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renovatie erker, dakrenovatie bijgebouw en legalisatie bestaande schuur, De Brentjes 62, 5984NX Koningslust</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7 augustus 2026 een besluit genomen op de aanvraag omgevingsvergunning voor het renovatie erker, dakrenovatie bijgebouw en legalisatie bestaande schuur op de locatie De Brentjes 62, 5984NX Koningslust. De aanvraag is geregistreerd onder zaaknummer Z2026-00002120. Het besluit betreft de volgende onderdel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Het besluit en de bijbehorende stukken liggen met ingang van 20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2120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18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176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6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6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120</meta:user-defined>
    <meta:user-defined meta:name="DCTERMS.abstract">Betreft:  Besluit op locatie De Brentjes 62, 5984NX Koningslust</meta:user-defined>
    <dc:language>nl</dc:language>
    <meta:user-defined meta:name="OVERHEIDop.locatietype/OVERHEIDop.gebiedsmarkering">Vlak</meta:user-defined>
    <meta:user-defined meta:name="DC.title">Toestemming voor renovatie erker, dakrenovatie bijgebouw en legalisatie bestaande schuur, De Brentjes 62, 5984NX Koningslust</meta:user-defined>
    <meta:user-defined meta:name="DCTERMS.W3CDTF/DCTERMS.available">2026-08-19</meta:user-defined>
    <meta:user-defined meta:name="DCTERMS.W3CDTF/OVERHEIDop.jaargang">2026</meta:user-defined>
    <meta:user-defined meta:name="OVERHEIDop.publicationIssue">391764</meta:user-defined>
    <meta:user-defined meta:name="OVERHEIDop.GmbID/DC.identifier">gmb-2026-391764</meta:user-defined>
    <meta:user-defined meta:name="OVERHEIDop.versieInformatie"/>
  </office:meta>
</office:document-meta>
</file>