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uiten behandeling op het verbouwen van de begane grond en kelder naar 3 woonfuncties en een winkelfunctie - Weidstraat 12 3401DL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e aanvraag voor een het verbouwen van de begane grond en kelder naar 3 woonfuncties en een winkelfunctie buiten behandeling te laten. Het besluit betreft:</text:p>
            <text:p text:style-name="common-al">Locatie:</text:p>
            <text:list text:style-name="id1-3-2-1-1-3">
              <text:list-item text:style-override="id1-3-2-1-1-3-1">
                <text:number>-</text:number>
                <text:p text:style-name="al"/>
                <text:p text:style-name="al">Weidstraat 12 3401DL IJsselstein</text:p>
              </text:list-item>
            </text:list>
            <text:p text:style-name="common-al">Activiteiten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technisch)</text:p>
              </text:list-item>
              <text:list-item text:style-override="id1-3-2-1-1-5-2">
                <text:number>-</text:number>
                <text:p text:style-name="al"/>
                <text:p text:style-name="al">Bouwactiviteit (omgevingsplan)</text:p>
              </text:list-item>
              <text:list-item text:style-override="id1-3-2-1-1-5-3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Ontvangstdatum aanvraag: 19-05-2026</text:p>
            <text:p text:style-name="common-al">Zaaknummer: Z/26/2039607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 De stukken met betrekking tot dit besluit zijn als bijlage toegevoegd aan deze publicati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17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039607</meta:user-defined>
    <meta:user-defined meta:name="DCTERMS.abstract">Het verbouwen van de begane grond en kelder naar 3 woonfuncties en een winkelfunctie</meta:user-defined>
    <dc:language>nl</dc:language>
    <meta:user-defined meta:name="OVERHEIDop.locatietype/OVERHEIDop.gebiedsmarkering">Vlak</meta:user-defined>
    <meta:user-defined meta:name="DC.title">Kennisgeving buiten behandeling op het verbouwen van de begane grond en kelder naar 3 woonfuncties en een winkelfunctie - Weidstraat 12 3401DL IJsselstei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57</meta:user-defined>
    <meta:user-defined meta:name="OVERHEIDop.GmbID/DC.identifier">gmb-2026-391757</meta:user-defined>
    <meta:user-defined meta:name="OVERHEIDop.versieInformatie"/>
  </office:meta>
</office:document-meta>
</file>