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ndsloot 25, 8538 RJ Bantega: aanvraag omgevingsvergunning voor het plaatsen van 2 dakkapellen. (Z.91107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8-2026 is een omgevingsvergunning aangevraagd voor deze locatie. De aanvraag omvat het plaatsen van 2 dakkapellen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917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1076</meta:user-defined>
    <dc:language>nl</dc:language>
    <meta:user-defined meta:name="OVERHEIDop.locatietype/OVERHEIDop.gebiedsmarkering">Punt</meta:user-defined>
    <meta:user-defined meta:name="DC.title">Bandsloot 25, 8538 RJ Bantega: aanvraag omgevingsvergunning voor het plaatsen van 2 dakkapellen. (Z.911076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49</meta:user-defined>
    <meta:user-defined meta:name="OVERHEIDop.GmbID/DC.identifier">gmb-2026-391749</meta:user-defined>
    <meta:user-defined meta:name="OVERHEIDop.versieInformatie"/>
  </office:meta>
</office:document-meta>
</file>