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van Schravendijkplein 65, 3131 GV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toegangsdeur t.b.v. een nieuwe berging</text:p>
            <text:p text:style-name="common-al">Met de adressering			: van Schravendijkplein 65, 3131 GV Vlaardingen </text:p>
            <text:p text:style-name="common-al">Kenmerk							: 1090249 / 2026062301005</text:p>
            <text:p text:style-name="common-al">Type aanvraag				: Omgevingsvergunning regulier [Omgevingswet]</text:p>
            <text:p text:style-name="common-al">Datum ontvangst				: 23-06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17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0249</meta:user-defined>
    <dc:language>nl</dc:language>
    <meta:user-defined meta:name="OVERHEIDop.locatietype/OVERHEIDop.gebiedsmarkering">Punt</meta:user-defined>
    <meta:user-defined meta:name="DC.title">Ingediende omgevingsvergunning aanvraag: van Schravendijkplein 65, 3131 GV Vlaard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42</meta:user-defined>
    <meta:user-defined meta:name="OVERHEIDop.GmbID/DC.identifier">gmb-2026-391742</meta:user-defined>
    <meta:user-defined meta:name="OVERHEIDop.versieInformatie"/>
  </office:meta>
</office:document-meta>
</file>