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rt Knolweg 27, 8501 MH Joure: aanvraag omgevingsvergunning voor het veranderen van de bestaande aanbouw/carport naar kantoor. (Z.91107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-08-2026 is een omgevingsvergunning aangevraagd voor deze locatie. De aanvraag omvat het veranderen van de bestaande aanbouw/carport naar kantoor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9174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4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4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11075</meta:user-defined>
    <dc:language>nl</dc:language>
    <meta:user-defined meta:name="OVERHEIDop.locatietype/OVERHEIDop.gebiedsmarkering">Punt</meta:user-defined>
    <meta:user-defined meta:name="DC.title">Geert Knolweg 27, 8501 MH Joure: aanvraag omgevingsvergunning voor het veranderen van de bestaande aanbouw/carport naar kantoor. (Z.911075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40</meta:user-defined>
    <meta:user-defined meta:name="OVERHEIDop.GmbID/DC.identifier">gmb-2026-391740</meta:user-defined>
    <meta:user-defined meta:name="OVERHEIDop.versieInformatie"/>
  </office:meta>
</office:document-meta>
</file>