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8681 / Verleende ontheffing plaatsen voorwerpen op of aan de weg / Hoogstraat 22, 6017 AR te Thorn / Maasgouw / bekendgemaakt op 11 augustus 2026 / het plaatsen van een container op de openbare weg ten behoeve van het uitvoeren van sloopwerkzaamheden van 11 augustus 2026 tot en met uiterlijk 11 september 2026 / Activiteit: voorwerpen op/aan de 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8681 / Verleende ontheffing plaatsen voorwerpen op of aan de weg / Hoogstraat 22, 6017 AR te Thorn / Maasgouw / bekendgemaakt op 11 augustus 2026 / het plaatsen van een container op de openbare weg ten behoeve van het uitvoeren van sloopwerkzaamheden van 11 augustus 2026 tot en met uiterlijk 11 september 2026 / Activiteit: voorwerpen op/aan de weg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73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008681 </meta:user-defined>
    <dc:language>nl</dc:language>
    <meta:user-defined meta:name="OVERHEIDop.locatietype/OVERHEIDop.gebiedsmarkering">Adres</meta:user-defined>
    <meta:user-defined meta:name="DC.title">Z2026-00008681 / Verleende ontheffing plaatsen voorwerpen op of aan de weg / Hoogstraat 22, 6017 AR te Thorn / Maasgouw / bekendgemaakt op 11 augustus 2026 / het plaatsen van een container op de openbare weg ten behoeve van het uitvoeren van sloopwerkzaamheden van 11 augustus 2026 tot en met uiterlijk 11 september 2026 / Activiteit: voorwerpen op/aan de we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39</meta:user-defined>
    <meta:user-defined meta:name="OVERHEIDop.GmbID/DC.identifier">gmb-2026-391739</meta:user-defined>
    <meta:user-defined meta:name="OVERHEIDop.versieInformatie"/>
  </office:meta>
</office:document-meta>
</file>