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363 / Verleende ontheffing art. 35 Alcoholwet / Markt 6, 6107 AT te Stevensweert / Maasgouw / bekendgemaakt op 11 augustus 2026 / het zonder vergunning verstrekken van zwak-alcoholhoudende drank tijdens het evenement ‘Kermisactiviteiten Stevensweert’ op 11, 12, 13, 14 september 2026 / Activiteit: Alcoh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363 / Verleende ontheffing art. 35 Alcoholwet / Markt 6, 6107 AT te Stevensweert / Maasgouw / bekendgemaakt op 11 augustus 2026 / het zonder vergunning verstrekken van zwak-alcoholhoudende drank tijdens het evenement ‘Kermisactiviteiten Stevensweert’ op 11 september 2026 van 19.00 uur tot 02.00 uur (12 september); op 12 september 2026 van 19.00 uur tot 02.00 uur (13 september); op 13 september 2026 van 13.00 uur tot 01.00 uur (14 september) en op 14 september 2026 van 13.00 uur tot 01.00 uur (15 september) / Activiteit: Alcohol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7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026-00011363 </meta:user-defined>
    <dc:language>nl</dc:language>
    <meta:user-defined meta:name="OVERHEIDop.locatietype/OVERHEIDop.gebiedsmarkering">Adres</meta:user-defined>
    <meta:user-defined meta:name="DC.title">Z2026-00011363 / Verleende ontheffing art. 35 Alcoholwet / Markt 6, 6107 AT te Stevensweert / Maasgouw / bekendgemaakt op 11 augustus 2026 / het zonder vergunning verstrekken van zwak-alcoholhoudende drank tijdens het evenement ‘Kermisactiviteiten Stevensweert’ op 11, 12, 13, 14 september 2026 / Activiteit: Alcoho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738</meta:user-defined>
    <meta:user-defined meta:name="OVERHEIDop.GmbID/DC.identifier">gmb-2026-391738</meta:user-defined>
    <meta:user-defined meta:name="OVERHEIDop.versieInformatie"/>
  </office:meta>
</office:document-meta>
</file>