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927 / Verleende ontheffing art. 35 Alcoholwet / Kruisstraat – Abelenstraat te Beegden / Maasgouw / bekendgemaakt op 10 augustus 2026 / het zonder vergunning verstrekken van zwak-alcoholhoudende drank tijdens het evenement De Zomerfeesten/Zomermarkten op 29 en 30 augustus 2026 / Activiteit: Alcoho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927 / Verleende ontheffing art. 35 Alcoholwet / Kruisstraat – Abelenstraat te Beegden / Maasgouw / bekendgemaakt op 10 augustus 2026 / het zonder vergunning verstrekken van zwak-alcoholhoudende drank tijdens het evenement De Zomerfeesten/Zomermarkten op 29 en 30 augustus 2026 / Activiteit: Alcohol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7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10927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Z2026-00010927 / Verleende ontheffing art. 35 Alcoholwet / Kruisstraat – Abelenstraat te Beegden / Maasgouw / bekendgemaakt op 10 augustus 2026 / het zonder vergunning verstrekken van zwak-alcoholhoudende drank tijdens het evenement De Zomerfeesten/Zomermarkten op 29 en 30 augustus 2026 / Activiteit: Alcoho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31</meta:user-defined>
    <meta:user-defined meta:name="OVERHEIDop.GmbID/DC.identifier">gmb-2026-391731</meta:user-defined>
    <meta:user-defined meta:name="OVERHEIDop.versieInformatie"/>
  </office:meta>
</office:document-meta>
</file>