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aanleggen van een verhard pad op het terrein van MVK De Kooy (14B46, perceel C13414), Rijksweg 20 1786PT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Rijksweg 20 1786PT Den Helder, aanleggen van een verhard pad op het terrein van MVK De Kooy (14B46, perceel C13414)</text:p>
            <text:p text:style-name="common-al">Datum ontvangst: 13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17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47</meta:user-defined>
    <meta:user-defined meta:name="DCTERMS.abstract">aanleggen van een verhard pad op het terrein van MVK De Kooy (14B46, perceel C13414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aanleggen van een verhard pad op het terrein van MVK De Kooy (14B46, perceel C13414), Rijksweg 20 1786PT Den Held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26</meta:user-defined>
    <meta:user-defined meta:name="OVERHEIDop.GmbID/DC.identifier">gmb-2026-391726</meta:user-defined>
    <meta:user-defined meta:name="OVERHEIDop.versieInformatie"/>
  </office:meta>
</office:document-meta>
</file>