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410 / Verleende omgevingsvergunning / Wilhelminalaan 9, 6051 BH te Maasbracht / Maasgouw / bekendgemaakt op 11 augustus 2026 / het bekleden van de gevel / Activiteit: Bouwactiviteit (Omgevingspla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0410 / Verleende omgevingsvergunning / Wilhelminalaan 9, 6051 BH te Maasbracht / Maasgouw / bekendgemaakt op 11 augustus 2026 / het bekleden van de gevel / Activiteit: Bouwactiviteit (Omgevingsplan)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72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410 </meta:user-defined>
    <dc:language>nl</dc:language>
    <meta:user-defined meta:name="OVERHEIDop.locatietype/OVERHEIDop.gebiedsmarkering">Adres</meta:user-defined>
    <meta:user-defined meta:name="DC.title">Z2026-00010410 / Verleende omgevingsvergunning / Wilhelminalaan 9, 6051 BH te Maasbracht / Maasgouw / bekendgemaakt op 11 augustus 2026 / het bekleden van de gevel / Activiteit: Bouwactiviteit (Omgevingsplan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725</meta:user-defined>
    <meta:user-defined meta:name="OVERHEIDop.GmbID/DC.identifier">gmb-2026-391725</meta:user-defined>
    <meta:user-defined meta:name="OVERHEIDop.versieInformatie"/>
  </office:meta>
</office:document-meta>
</file>