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isoleren van de gevel van een kantoor  aan Verzoeklocatie 2026060300662, Klokkenlaan 9, 5175 NV in Loon op Zslaantje, Nonnenpad, Loon op 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6060300662, Klokkenlaan 9, 5175 NV in Loon op Zslaantje, Nonnenpad, Loon op Zand,</text:span> het isoleren van de gevel van een kantoor  (0809Z2609376 verzonden 17-08-2026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9172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09376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Toestemming voor het isoleren van de gevel van een kantoor  aan Verzoeklocatie 2026060300662, Klokkenlaan 9, 5175 NV in Loon op Zslaantje, Nonnenpad, Loon op Zan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23</meta:user-defined>
    <meta:user-defined meta:name="OVERHEIDop.GmbID/DC.identifier">gmb-2026-391723</meta:user-defined>
    <meta:user-defined meta:name="OVERHEIDop.versieInformatie"/>
  </office:meta>
</office:document-meta>
</file>