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Frowijnspeeldag op 12 september 2026  - Pontanusstraat 5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9-08-2026</text:p>
            <text:p text:style-name="common-al">
            <text:span text:style-name="nadrukvet">Omschrijving: </text:span>Evenementenvergunning (Pontanusstraat 51 6524 HC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1091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5-07-2026</text:p>
            <text:p text:style-name="common-al">
            <text:span text:style-name="nadrukvet">Definitieve beschikking verzonden: </text:span>16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7 augustus 2026 tot en met 2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1091/3ee63084-090e-49a9-a0a5-05df672387f3.pdf" xlink:type="simple">https://besluitenapv.nijmegen.nl/ZD2600091091/3ee63084-090e-49a9-a0a5-05df672387f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17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Frowijnspeeldag op 12 september 2026  - Pontanusstraat 51 te Nijme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16</meta:user-defined>
    <meta:user-defined meta:name="OVERHEIDop.GmbID/DC.identifier">gmb-2026-391716</meta:user-defined>
    <meta:user-defined meta:name="OVERHEIDop.versieInformatie"/>
  </office:meta>
</office:document-meta>
</file>