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622 / Verleende omgevingsvergunning / Ittervoorterweg 33, 6017 BX te Thorn / Maasgouw / bekendgemaakt op 6 augustus 2026 / het bouwen van een garage / Activiteit (BOPA): Afwijken van regels in het omgevingspl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622 / Verleende omgevingsvergunning / Ittervoorterweg 33, 6017 BX te Thorn / Maasgouw / bekendgemaakt op 6 augustus 2026 / het bouwen van een garage / Activiteit (BOPA)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622 </meta:user-defined>
    <dc:language>nl</dc:language>
    <meta:user-defined meta:name="OVERHEIDop.locatietype/OVERHEIDop.gebiedsmarkering">Adres</meta:user-defined>
    <meta:user-defined meta:name="DC.title">Z2026-00010622 / Verleende omgevingsvergunning / Ittervoorterweg 33, 6017 BX te Thorn / Maasgouw / bekendgemaakt op 6 augustus 2026 / het bouwen van een garage / Activiteit (BOPA): Afwijken van regels in het omgevingspla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14</meta:user-defined>
    <meta:user-defined meta:name="OVERHEIDop.GmbID/DC.identifier">gmb-2026-391714</meta:user-defined>
    <meta:user-defined meta:name="OVERHEIDop.versieInformatie"/>
  </office:meta>
</office:document-meta>
</file>