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gedeeltelijk verleend Dusartstraat 54-3 1072HV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bouwkundig samenvoegen van de bergingen op zolder met de ondergelegen woning op de derde verdieping door het plaatsen van een woningtoegangsdeur in het trappenhuis ter hoogte van de derde verdieping met bestemming tot één woning en het realiseren van een dakterras.</text:p>
            <text:p text:style-name="common-al">Besluit: gedeeltelijk verleend</text:p>
            <text:p text:style-name="common-al">Besluit verzonden op: 17-08-2026</text:p>
            <text:p text:style-name="common-al">Zaakadres: Dusartstraat 54-3 1072HV Amsterdam</text:p>
            <text:p text:style-name="common-al">Zaaknummer: Z2026-011673</text:p>
            <text:p text:style-name="common-al">DSO-nummer: 2026031600229</text:p>
            <text:p text:style-name="common-al">
            <text:span text:style-name="nadrukvet">Meer informatie</text:span>
          </text:p>
            <text:p text:style-name="common-al">Het besluit en bijbehorende stukken kunt u per e-mail ontvangen. Stuur een verzoek naar <text:a xlink:href="mailto:vth.administratie.sdz@amsterdam.nl?Subject=Dossiernummer Z2026-011673" xlink:type="simple">vth.administratie.sdz@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17-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171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1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1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1673</meta:user-defined>
    <meta:user-defined meta:name="DCTERMS.abstract">betrekken van de bergingen op de vierde verdieping bij de woning op de derde verdieping en realiseren dakterras</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gedeeltelijk verleend Dusartstraat 54-3 1072HV Amsterdam</meta:user-defined>
    <meta:user-defined meta:name="DCTERMS.W3CDTF/DCTERMS.available">2026-08-19</meta:user-defined>
    <meta:user-defined meta:name="DCTERMS.W3CDTF/OVERHEIDop.jaargang">2026</meta:user-defined>
    <meta:user-defined meta:name="OVERHEIDop.publicationIssue">391713</meta:user-defined>
    <meta:user-defined meta:name="OVERHEIDop.GmbID/DC.identifier">gmb-2026-391713</meta:user-defined>
    <meta:user-defined meta:name="OVERHEIDop.versieInformatie"/>
  </office:meta>
</office:document-meta>
</file>