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ionkade 142-2 1076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ctificatie omschrijving: maken van een muurdoorbraak ter hoogte van de tweede verdieping van het gebouw</text:p>
            <text:p text:style-name="common-al">Zaakadres: Stadionkade 142-2 1076BV Amsterdam</text:p>
            <text:p text:style-name="common-al">Datum ontvangst: 14-06-2026</text:p>
            <text:p text:style-name="common-al">Zaaknummer: Z2026-026004</text:p>
            <text:p text:style-name="common-al">DSO-nummer: 20260614002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7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4</meta:user-defined>
    <meta:user-defined meta:name="DCTERMS.abstract">maken van een muurdoorbraak ter hoogte van de tweede verdieping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ionkade 142-2 1076B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12</meta:user-defined>
    <meta:user-defined meta:name="OVERHEIDop.GmbID/DC.identifier">gmb-2026-391712</meta:user-defined>
    <meta:user-defined meta:name="OVERHEIDop.versieInformatie"/>
  </office:meta>
</office:document-meta>
</file>