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vangen van kozijnen, Oude IJsbaan 60 2612NG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 IJsbaan 60 2612NG Delft |het vervangen van kozijnen, 17-08-2026</text:p>
            <text:p text:style-name="last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170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901</meta:user-defined>
    <meta:user-defined meta:name="DCTERMS.abstract">Kozijnen oude ijsbaa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het vervangen van kozijnen, Oude IJsbaan 60 2612NG Delf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08</meta:user-defined>
    <meta:user-defined meta:name="OVERHEIDop.GmbID/DC.identifier">gmb-2026-391708</meta:user-defined>
    <meta:user-defined meta:name="OVERHEIDop.versieInformatie"/>
  </office:meta>
</office:document-meta>
</file>