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aanvraag standplaatsvergunning / nabij de Sluis van Osen in Linne / Maasgouw / bekendgemaakt op 11 augustus 2026 / het weigeren van de standplaats t.b.v. een ijsbus / Activiteit: Stand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igering aanvraag standplaatsvergunning / nabij de Sluis van Osen in Linne / Maasgouw / bekendgemaakt op 11 augustus 2026 / het weigeren van de standplaats t.b.v. een ijsbus / Activiteit: Standplaats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Weigering aanvraag standplaatsvergunning / nabij de Sluis van Osen in Linne / Maasgouw / bekendgemaakt op 11 augustus 2026 / het weigeren van de standplaats t.b.v. een ijsbus / Activiteit: Standplaat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05</meta:user-defined>
    <meta:user-defined meta:name="OVERHEIDop.GmbID/DC.identifier">gmb-2026-391705</meta:user-defined>
    <meta:user-defined meta:name="OVERHEIDop.versieInformatie"/>
  </office:meta>
</office:document-meta>
</file>