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kappen van 2 bomen op locatie Olof Palmelaan te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eft op 17-08-2026 een besluit verzonden op de aanvraag met zaaknummer 2026-108595 voor het kappen van 2 bomen op locatie Olof Palmelaan te Zoetermeer. De vergunning is verleend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9170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0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0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026-108595</meta:user-defined>
    <meta:user-defined meta:name="DCTERMS.abstract">het kappen van 2 bomen op locatie Olof Palmelaan (nabij Heemlaan)</meta:user-defined>
    <dc:language>nl</dc:language>
    <meta:user-defined meta:name="OVERHEIDop.locatietype/OVERHEIDop.gebiedsmarkering">Vlak</meta:user-defined>
    <meta:user-defined meta:name="DC.title">Kennisgeving besluit Omgevingsvergunning voor het kappen van 2 bomen op locatie Olof Palmelaan te Zoetermeer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701</meta:user-defined>
    <meta:user-defined meta:name="OVERHEIDop.GmbID/DC.identifier">gmb-2026-391701</meta:user-defined>
    <meta:user-defined meta:name="OVERHEIDop.versieInformatie"/>
  </office:meta>
</office:document-meta>
</file>