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herbestemmen van een pand tot het huisvesten van mensen met een zorgvraag aan de het Jebbink 15, 7251BJ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8 juli 2026 een aanvraag voor een omgevingsvergunning ontvangen. De aanvraag gaat over het herbestemmen van een pand tot het huisvesten van mensen met een zorgvraag aan de het Jebbink 15, 7251BJ Vorden.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herbestemmen van een pand tot het huisvesten van mensen met een zorgvraag. Met dit bericht laten wij u weten dat de aanvraag door de aanvrager is ingetrokken. De gemeente neemt geen besluit over de ingediende aanvraag. </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16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451</meta:user-defined>
    <dc:language>nl</dc:language>
    <meta:user-defined meta:name="OVERHEIDop.locatietype/OVERHEIDop.gebiedsmarkering">Vlak</meta:user-defined>
    <meta:user-defined meta:name="DC.title">Ingetrokken aanvraag voor het herbestemmen van een pand tot het huisvesten van mensen met een zorgvraag aan de het Jebbink 15, 7251BJ Vorden</meta:user-defined>
    <meta:user-defined meta:name="DCTERMS.W3CDTF/DCTERMS.available">2026-08-19</meta:user-defined>
    <meta:user-defined meta:name="DCTERMS.W3CDTF/OVERHEIDop.jaargang">2026</meta:user-defined>
    <meta:user-defined meta:name="OVERHEIDop.publicationIssue">391697</meta:user-defined>
    <meta:user-defined meta:name="OVERHEIDop.GmbID/DC.identifier">gmb-2026-391697</meta:user-defined>
    <meta:user-defined meta:name="OVERHEIDop.versieInformatie"/>
  </office:meta>
</office:document-meta>
</file>