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portpark Crailoo 10, 1222 AA Hilversum, Sportpark Crailoo 8, 1222 AA Hilversum, Verzoeklocatie 2026070601016 (tijdelijk plaatsen blaashal); 1987594; 17-08-2026; Status: Verlenging beslistermijn, gem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waarvan de behandeltermijn met 6 weken is verlengd met kenmerknummer </text:span>
          </text:p>
            <text:p text:style-name="common-al">
            
          </text:p>
            <text:p text:style-name="common-al">Sportpark Crailoo 10, 1222 AA Hilversum, Sportpark Crailoo 8, 1222 AA Hilversum, Verzoeklocatie 2026070601016 (tijdelijk plaatsen blaashal); 1987594; 17-08-2026; Status: Verlenging beslistermijn, gemeente Hilversum.</text:p>
            <text:p text:style-name="common-al">
            
          </text:p>
            <text:p text:style-name="common-al">Datum verlenging: 17-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9169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9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9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87594</meta:user-defined>
    <meta:user-defined meta:name="DCTERMS.abstract">De beslistermijn van de aanvraag is met zes weken verlengd.</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Sportpark Crailoo 10, 1222 AA Hilversum, Sportpark Crailoo 8, 1222 AA Hilversum, Verzoeklocatie 2026070601016 (tijdelijk plaatsen blaashal); 1987594; 17-08-2026; Status: Verlenging beslistermijn, geme</meta:user-defined>
    <meta:user-defined meta:name="DCTERMS.W3CDTF/DCTERMS.available">2026-08-19</meta:user-defined>
    <meta:user-defined meta:name="DCTERMS.W3CDTF/OVERHEIDop.jaargang">2026</meta:user-defined>
    <meta:user-defined meta:name="OVERHEIDop.publicationIssue">391693</meta:user-defined>
    <meta:user-defined meta:name="OVERHEIDop.GmbID/DC.identifier">gmb-2026-391693</meta:user-defined>
    <meta:user-defined meta:name="OVERHEIDop.versieInformatie"/>
  </office:meta>
</office:document-meta>
</file>