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deeltelijk verleend Anderlechtlaan 181 1066H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tijdelijke opvanglocatie voor Oekraïners</text:p>
            <text:p text:style-name="common-al">Besluit: gedeeltelijk verleend</text:p>
            <text:p text:style-name="common-al">Besluit verzonden op: 14-08-2026</text:p>
            <text:p text:style-name="common-al">Zaakadres: Anderlechtlaan 181 1066HM Amsterdam</text:p>
            <text:p text:style-name="common-al">Zaaknummer: Z2025-036950</text:p>
            <text:p text:style-name="common-al">DSO-nummer: 202508290144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5-036950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69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5-036950</meta:user-defined>
    <meta:user-defined meta:name="DCTERMS.abstract">realiseren van een tijdelijke opvanglocatie voor Oekraïner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deeltelijk verleend Anderlechtlaan 181 1066HM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92</meta:user-defined>
    <meta:user-defined meta:name="OVERHEIDop.GmbID/DC.identifier">gmb-2026-391692</meta:user-defined>
    <meta:user-defined meta:name="OVERHEIDop.versieInformatie"/>
  </office:meta>
</office:document-meta>
</file>