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ceptatie evenement Diner Days by Lovano op de Oude Kerkstraat 9 te Veldhoven van 29 oktober t/m 1 nov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besluit genomen op de aanvraag voor een evenement met zaaknummer <text:span text:style-name="nadrukvet">VHZ2026-00884</text:span>. Op 12-08-2026 is de acceptatie naar de aanvrager verzonden.</text:p>
            <text:p text:style-name="common-al">De zaak betreft locatie Oude Kerkstraat 9 5507LA Veldhoven en heeft de omschrijving "Diner Days by Lovano". De aanvraag is geaccepteer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de burgemeester, Postbus 10101, 5500 GA Veldhoven, voorzien van uw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Het moet dan gaan om een spoedeisende situatie. Het is ook mogelijk een dergelijk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16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eldhoven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VHZ2026-00884</meta:user-defined>
    <meta:user-defined meta:name="DCTERMS.abstract">Diner Days by Lovano</meta:user-defined>
    <dc:language>nl</dc:language>
    <meta:user-defined meta:name="OVERHEIDop.locatietype/OVERHEIDop.gebiedsmarkering">Punt</meta:user-defined>
    <meta:user-defined meta:name="DC.title">Acceptatie evenement Diner Days by Lovano op de Oude Kerkstraat 9 te Veldhoven van 29 oktober t/m 1 november 202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90</meta:user-defined>
    <meta:user-defined meta:name="OVERHEIDop.GmbID/DC.identifier">gmb-2026-391690</meta:user-defined>
    <meta:user-defined meta:name="OVERHEIDop.versieInformatie"/>
  </office:meta>
</office:document-meta>
</file>