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– Zwembadweg 39 Sint-Oeden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Het aanleggen van een gesloten bodemenergiesysteem </text:p>
            <text:p text:style-name="common-al">Locatie: Zwembadweg 39, 5491 VJ Sint-Oedenrode</text:p>
            <text:p text:style-name="common-al">DSO-kenmerk: 2026072900873</text:p>
            <text:p text:style-name="common-al">Zaaknummer: Z/511896</text:p>
            <text:p text:style-name="common-al">Datum ontvangen: 29 jun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9168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8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8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896</meta:user-defined>
    <dc:language>nl</dc:language>
    <meta:user-defined meta:name="OVERHEIDop.locatietype/OVERHEIDop.gebiedsmarkering">Punt</meta:user-defined>
    <meta:user-defined meta:name="DC.title">Gemeente Meierijstad - Melding Besluit activiteiten leefomgeving (Bal) – Zwembadweg 39 Sint-Oedenro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88</meta:user-defined>
    <meta:user-defined meta:name="OVERHEIDop.GmbID/DC.identifier">gmb-2026-391688</meta:user-defined>
    <meta:user-defined meta:name="OVERHEIDop.versieInformatie"/>
  </office:meta>
</office:document-meta>
</file>