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ststellen maatwerkvoorschriften voor het in werking hebben van een energieopslagsysteem -  Dwarsweg 15, De Kwakel</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vaststellen van maatwerkvoorschriften voor het in werking hebben van een energieopslagsysteem (verder EOS). Dit betreft een EOS met een energiedrager op basis van Natrium-ion. De capaciteit van deze EOS is maximaal 1.451 kWh en wordt geplaatst bij het op deze locatie gevestigde glastuinbouwbedrijf.</text:p>
            <text:p text:style-name="common-al">Aanvrager: HilverdaFlorist B.V.</text:p>
            <text:p text:style-name="common-al">Zaaknummer: OD2026-0011642</text:p>
            <text:p text:style-name="common-al">DSO nummer: 2026021800780</text:p>
            <text:p text:style-name="common-al">Uitkomst besluit: verleend</text:p>
            <text:p text:style-name="common-al">Datum besluit: 14-08-2026</text:p>
            <text:p text:style-name="common-al">Bezwaar in te dienen tot en met: 25-09-2026</text:p>
            <text:p text:style-name="common-al">Namens: Gemeente Uithoorn</text:p>
            <text:p text:style-name="common-al">Wilt u de gepubliceerde documenten behorende bij deze bekendmaking in zien, klik dan <text:a xlink:href="https://edataloket.odnzkg.nl/?q=%7B%22search%22:%22OD2026-0011642%22,%22aggs%22:%7B%22odnzkg_zaak_nummer%22:%7B%22key%22:%22odnzkg_zaak_nummer%22,%22field%22:%22odnzkg.zaak.nummer.keyword%22,%22fields%22:[],%22type%22:%22keyword%22,%22data%22:[%22OD2026-0011642%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Uithoorn, Postbus 8, 1420 AA Uithoorn. U kunt ook digitaal uw bezwaarschrift indienen via <text:a xlink:href="https://www.uithoorn.nl/Home/Contact_met_de_gemeente/bezwaarschrift_indienen" xlink:type="simple">www.uithoorn.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9168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8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8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ithoorn</meta:user-defined>
    <meta:user-defined meta:name="OVERHEIDop.Rubriek/DC.type">omgevingsvergunning</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2026-0011642</meta:user-defined>
    <meta:user-defined meta:name="DCTERMS.abstract">Toepassen PGS 37-1 voor energieopslagsysteem met natrium-ion energiedrager</meta:user-defined>
    <dc:language>nl</dc:language>
    <meta:user-defined meta:name="OVERHEIDop.locatietype/OVERHEIDop.gebiedsmarkering">Vlak</meta:user-defined>
    <meta:user-defined meta:name="DC.title">Besluit vaststellen maatwerkvoorschriften voor het in werking hebben van een energieopslagsysteem -  Dwarsweg 15, De Kwakel</meta:user-defined>
    <meta:user-defined meta:name="DCTERMS.W3CDTF/DCTERMS.available">2026-08-19</meta:user-defined>
    <meta:user-defined meta:name="DCTERMS.W3CDTF/OVERHEIDop.jaargang">2026</meta:user-defined>
    <meta:user-defined meta:name="OVERHEIDop.publicationIssue">391683</meta:user-defined>
    <meta:user-defined meta:name="OVERHEIDop.GmbID/DC.identifier">gmb-2026-391683</meta:user-defined>
    <meta:user-defined meta:name="OVERHEIDop.versieInformatie"/>
  </office:meta>
</office:document-meta>
</file>