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en gewijzigd - Ringweg Zuid (A10) – A4, ter hoogte van Knooppunt De Nieuwe Meer, Amsterdam - Wijzigen omgevingsvergunningen project Zuidasdok KN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iverse verleende omgevingsvergunningen als gevolg van versoberingen aan bouwwerken van het project Zuidasdok KNM. De versoberingen bestaan uit aanpassingen aan hekwerken/leuningen, wand- en taludafwerkingen.</text:p>
            <text:p text:style-name="common-al">Aanvrager: v.o.f. TriAX KNM</text:p>
            <text:p text:style-name="common-al">Zaaknummer: OD2026-0042250</text:p>
            <text:p text:style-name="common-al">DSO nummer: 2026063002434</text:p>
            <text:p text:style-name="common-al">Uitkomst besluit: gewijzigd</text:p>
            <text:p text:style-name="common-al">Datum besluit: 14-08-2026</text:p>
            <text:p text:style-name="common-al">Bezwaar in te dienen tot en met: 25-09-2026</text:p>
            <text:p text:style-name="common-al">Namens: Gemeente Amsterdam</text:p>
            <text:p text:style-name="common-al">Wilt u de gepubliceerde documenten behorende bij deze bekendmaking in zien, klik dan <text:a xlink:href="https://edataloket.odnzkg.nl/?q={%22search%22:%22OD2026-0042250%22,%22aggs%22:{%22odnzkg_zaak_nummer%22:{%22key%22:%22odnzkg_zaak_nummer%22,%22field%22:%22odnzkg.zaak.nummer.keyword%22,%22fields%22:[],%22type%22:%22keyword%22,%22data%22:[%22OD2026-0042250%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6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2250</meta:user-defined>
    <meta:user-defined meta:name="DCTERMS.abstract">het wijzigen van eerder verleende omgevingsvergunningen voor de bouw van meerdere objecten</meta:user-defined>
    <dc:language>nl</dc:language>
    <meta:user-defined meta:name="OVERHEIDop.locatietype/OVERHEIDop.gebiedsmarkering">Vlak</meta:user-defined>
    <meta:user-defined meta:name="DC.title">Vergunningen gewijzigd - Ringweg Zuid (A10) – A4, ter hoogte van Knooppunt De Nieuwe Meer, Amsterdam - Wijzigen omgevingsvergunningen project Zuidasdok KNM</meta:user-defined>
    <meta:user-defined meta:name="DCTERMS.W3CDTF/DCTERMS.available">2026-08-19</meta:user-defined>
    <meta:user-defined meta:name="DCTERMS.W3CDTF/OVERHEIDop.jaargang">2026</meta:user-defined>
    <meta:user-defined meta:name="OVERHEIDop.publicationIssue">391681</meta:user-defined>
    <meta:user-defined meta:name="OVERHEIDop.GmbID/DC.identifier">gmb-2026-391681</meta:user-defined>
    <meta:user-defined meta:name="OVERHEIDop.versieInformatie"/>
  </office:meta>
</office:document-meta>
</file>