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732 / weigering evenementenmelding / Molenweg 1, 6051 HG Maasbracht / Maasgouw / bekendgemaakt op 12 augustus 2026 / organiseren en houden van een evenement tijdens kermis Maasbracht bij Donkiesjot van 24.09 t/m 28.09.2026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732 / weigering evenementenmelding / Molenweg 1, 6051 HG Maasbracht / Maasgouw / bekendgemaakt op 12 augustus 2026 / organiseren en houden van een evenement tijdens kermis Maasbracht bij Donkiesjot van 24.09 t/m 28.09.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9732 </meta:user-defined>
    <dc:language>nl</dc:language>
    <meta:user-defined meta:name="OVERHEIDop.locatietype/OVERHEIDop.gebiedsmarkering">Adres</meta:user-defined>
    <meta:user-defined meta:name="DC.title">Z2026-00009732 / weigering evenementenmelding / Molenweg 1, 6051 HG Maasbracht / Maasgouw / bekendgemaakt op 12 augustus 2026 / organiseren en houden van een evenement tijdens kermis Maasbracht bij Donkiesjot van 24.09 t/m 28.09.2026 / Activiteit: Evenement overi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78</meta:user-defined>
    <meta:user-defined meta:name="OVERHEIDop.GmbID/DC.identifier">gmb-2026-391678</meta:user-defined>
    <meta:user-defined meta:name="OVERHEIDop.versieInformatie"/>
  </office:meta>
</office:document-meta>
</file>