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9360 / Evenementenmelding / Suikerdoossingel 55, 6051 HN te Maasbracht / Maasgouw / bekendgemaakt op 10 augustus 2026 / het organiseren en houden van het evenement ‘Late Summer Party’ op 29 augustus 2026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9360 / Evenementenmelding / Suikerdoossingel 55, 6051 HN te Maasbracht / Maasgouw / bekendgemaakt op 10 augustus 2026 / het organiseren en houden van het evenement ‘Late Summer Party’ op 29 augustus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9167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7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9360 </meta:user-defined>
    <dc:language>nl</dc:language>
    <meta:user-defined meta:name="OVERHEIDop.locatietype/OVERHEIDop.gebiedsmarkering">Adres</meta:user-defined>
    <meta:user-defined meta:name="DC.title">Z2026-00009360 / Evenementenmelding / Suikerdoossingel 55, 6051 HN te Maasbracht / Maasgouw / bekendgemaakt op 10 augustus 2026 / het organiseren en houden van het evenement ‘Late Summer Party’ op 29 augustus 2026 / Activiteit: Evenement overi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673</meta:user-defined>
    <meta:user-defined meta:name="OVERHEIDop.GmbID/DC.identifier">gmb-2026-391673</meta:user-defined>
    <meta:user-defined meta:name="OVERHEIDop.versieInformatie"/>
  </office:meta>
</office:document-meta>
</file>