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schalen van de verwerking van thermoplastisch kunststof, Bergweidedijk 1 7418AB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4-06-2026</text:p>
            <text:p text:style-name="common-al">
            <text:span text:style-name="nadrukvet">Locatie:</text:span> Bergweidedijk 1 7418AB Deventer</text:p>
            <text:p text:style-name="common-al">
            <text:span text:style-name="nadrukvet">Zaakomschrijving:</text:span> het opschalen van de verwerking van thermoplastisch kunststof</text:p>
            <text:p text:style-name="common-al">
            <text:span text:style-name="nadrukvet">Zaaknummer:</text:span> Z2026-00005962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Verwerken van thermoplastisch kunststof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596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166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5962</meta:user-defined>
    <meta:user-defined meta:name="DCTERMS.abstract">het opschalen van de verwerking van thermoplastisch kunststof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opschalen van de verwerking van thermoplastisch kunststof, Bergweidedijk 1 7418AB Devent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66</meta:user-defined>
    <meta:user-defined meta:name="OVERHEIDop.GmbID/DC.identifier">gmb-2026-391666</meta:user-defined>
    <meta:user-defined meta:name="OVERHEIDop.versieInformatie"/>
  </office:meta>
</office:document-meta>
</file>