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80 / Evenementenmelding / Europlein – Kruisweg te Maasbracht / Maasgouw / bekendgemaakt op 07 augustus 2026 / het organiseren en houden van het evenement ‘Urban Street Culture Festival’ op 13 september 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980 / Evenementenmelding / Europlein – Kruisweg te Maasbracht / Maasgouw / bekendgemaakt op 07 augustus 2026 / het organiseren en houden van het evenement ‘Urban Street Culture Festival’ op 13 septem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10980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Z2026-00010980 / Evenementenmelding / Europlein – Kruisweg te Maasbracht / Maasgouw / bekendgemaakt op 07 augustus 2026 / het organiseren en houden van het evenement ‘Urban Street Culture Festival’ op 13 september 2026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65</meta:user-defined>
    <meta:user-defined meta:name="OVERHEIDop.GmbID/DC.identifier">gmb-2026-391665</meta:user-defined>
    <meta:user-defined meta:name="OVERHEIDop.versieInformatie"/>
  </office:meta>
</office:document-meta>
</file>