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Wormerveerstraat 152, 2547 X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de 1e- en kapverdieping van het pand Wormerveerstraat 152</text:p>
            <text:p text:style-name="common-al"/>
            <text:p text:style-name="common-al">Ons kenmerk: VTH2026-6693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ormerveerstraat 152, 2547 X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6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930</meta:user-defined>
    <meta:user-defined meta:name="DCTERMS.abstract">het vergroten van de 1e- en kapverdieping van het pand Wormerveerstraat 152</meta:user-defined>
    <dc:language>nl</dc:language>
    <meta:user-defined meta:name="OVERHEIDop.locatietype/OVERHEIDop.gebiedsmarkering">Punt</meta:user-defined>
    <meta:user-defined meta:name="DC.title">Omgevingsvergunning - Aangevraagd, Wormerveerstraat 152, 2547 XW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58</meta:user-defined>
    <meta:user-defined meta:name="OVERHEIDop.GmbID/DC.identifier">gmb-2026-391658</meta:user-defined>
    <meta:user-defined meta:name="OVERHEIDop.versieInformatie"/>
  </office:meta>
</office:document-meta>
</file>