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Realengracht 160 1013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7-08-2026</text:p>
            <text:p text:style-name="common-al">Zaakadres: Realengracht 160 1013KW Amsterdam</text:p>
            <text:p text:style-name="common-al">Zaaknummer: Z2026-03592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927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6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92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Realengracht 160 1013KW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57</meta:user-defined>
    <meta:user-defined meta:name="OVERHEIDop.GmbID/DC.identifier">gmb-2026-391657</meta:user-defined>
    <meta:user-defined meta:name="OVERHEIDop.versieInformatie"/>
  </office:meta>
</office:document-meta>
</file>