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verbouwen van een dak, Wynzerdyk 27, Oentsjerk</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verbouwen van een dak, Wynzerdyk 27, Oentsjerk</text:p>
            <text:p text:style-name="common-al">Zaaknummer: TZ2026-001615</text:p>
            <text:p text:style-name="common-al">Zaakadres: Wynzerdyk 27, Oentsjerk</text:p>
            <text:p text:style-name="common-al">Omschrijving: het verbouwen van een dak</text:p>
            <text:p text:style-name="common-al">Datum ontvangst: 28-06-2026</text:p>
            <text:p text:style-name="common-al">Datum bekendmaking: 17-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916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615</meta:user-defined>
    <meta:user-defined meta:name="DCTERMS.abstract">het verbouwen van een dak</meta:user-defined>
    <dc:language>nl</dc:language>
    <meta:user-defined meta:name="OVERHEIDop.locatietype/OVERHEIDop.gebiedsmarkering">Vlak</meta:user-defined>
    <meta:user-defined meta:name="OVERHEIDop.locatietype/OVERHEIDop.gebiedsmarkering">Punt</meta:user-defined>
    <meta:user-defined meta:name="DC.title">Gemeente Tytsjerksteradiel - verleend omgevingsvergunning (reguliere procedure), het verbouwen van een dak, Wynzerdyk 27, Oentsjerk</meta:user-defined>
    <meta:user-defined meta:name="DCTERMS.W3CDTF/DCTERMS.available">2026-08-19</meta:user-defined>
    <meta:user-defined meta:name="DCTERMS.W3CDTF/OVERHEIDop.jaargang">2026</meta:user-defined>
    <meta:user-defined meta:name="OVERHEIDop.publicationIssue">391656</meta:user-defined>
    <meta:user-defined meta:name="OVERHEIDop.GmbID/DC.identifier">gmb-2026-391656</meta:user-defined>
    <meta:user-defined meta:name="OVERHEIDop.versieInformatie"/>
  </office:meta>
</office:document-meta>
</file>