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ll en ‘t Waal, Waalseweg 24, aanvraag evenementenvergunning Twaals Oktoberfeest</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p een aanvraag voor een evenementenvergunning ontvangen. De vergunning is aangevraagd voor het Twaals Oktoberfeest op 10 oktober 2026 van 19.00 tot 01.00 uur aan Waalseweg 24 in Tull en ‘t Waal.</text:p>
            <text:p text:style-name="common-al"/>
            <text:p text:style-name="common-al">
            <text:span text:style-name="nadrukvet">Heeft u vragen over de aanvraag?</text:span>
          </text:p>
            <text:p text:style-name="common-al">Hiervoor kunt u bellen met de gemeente via het telefoonnummer 030 – 63 92 611.</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16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ull en ‘t Waal, Waalseweg 24, aanvraag evenementenvergunning Twaals Oktoberfeest</meta:user-defined>
    <meta:user-defined meta:name="DCTERMS.W3CDTF/DCTERMS.available">2026-08-19</meta:user-defined>
    <meta:user-defined meta:name="DCTERMS.W3CDTF/OVERHEIDop.jaargang">2026</meta:user-defined>
    <meta:user-defined meta:name="OVERHEIDop.publicationIssue">391653</meta:user-defined>
    <meta:user-defined meta:name="OVERHEIDop.GmbID/DC.identifier">gmb-2026-391653</meta:user-defined>
    <meta:user-defined meta:name="OVERHEIDop.versieInformatie"/>
  </office:meta>
</office:document-meta>
</file>