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het plaatsen van een container, steiger, bouwmaterialen e.d. - Ketelstraat 2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Oneigenlijk gebruik openbare grond</text:p>
            <text:p text:style-name="common-al">Voor: Het plaatsen van een container, steiger, bouwmaterialen</text:p>
            <text:p text:style-name="common-al">Locatie: Ketelstraat 21</text:p>
            <text:p text:style-name="common-al">Datum: 21 augustus 2026 tot en met 15 oktober 2026</text:p>
            <text:p text:style-name="common-al">Dossiernummer: 5170244</text:p>
            <text:p text:style-name="common-al">Verzenddatum besluit: 17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16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Ketelstraat 21</meta:user-defined>
    <dc:language>nl</dc:language>
    <meta:user-defined meta:name="OVERHEIDop.locatietype/OVERHEIDop.gebiedsmarkering">Adres</meta:user-defined>
    <meta:user-defined meta:name="DC.title">Gemeente Arnhem - besluit oneigenlijk gebruik openbare grond, het plaatsen van een container, steiger, bouwmaterialen e.d. - Ketelstraat 21</meta:user-defined>
    <meta:user-defined meta:name="DCTERMS.W3CDTF/DCTERMS.available">2026-08-19</meta:user-defined>
    <meta:user-defined meta:name="DCTERMS.W3CDTF/OVERHEIDop.jaargang">2026</meta:user-defined>
    <meta:user-defined meta:name="OVERHEIDop.publicationIssue">391651</meta:user-defined>
    <meta:user-defined meta:name="OVERHEIDop.GmbID/DC.identifier">gmb-2026-391651</meta:user-defined>
    <meta:user-defined meta:name="OVERHEIDop.versieInformatie"/>
  </office:meta>
</office:document-meta>
</file>