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s en Lommerweg 325 1055D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(horeca)terras</text:p>
            <text:p text:style-name="common-al">Zaakadres: Bos en Lommerweg 325 1055DZ Amsterdam</text:p>
            <text:p text:style-name="common-al">Datum ontvangst: 03-07-2026</text:p>
            <text:p text:style-name="common-al">Zaaknummer: Z2026-029526</text:p>
            <text:p text:style-name="common-al">DSO-nummer: 202607030189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64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9526</meta:user-defined>
    <meta:user-defined meta:name="DCTERMS.abstract">realiseren van een (horeaca)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os en Lommerweg 325 1055DZ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48</meta:user-defined>
    <meta:user-defined meta:name="OVERHEIDop.GmbID/DC.identifier">gmb-2026-391648</meta:user-defined>
    <meta:user-defined meta:name="OVERHEIDop.versieInformatie"/>
  </office:meta>
</office:document-meta>
</file>