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Plein, aanvraag evenementenvergunning Cultuurnacht Hou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op 6 augustus 2026 een aanvraag voor een evenementenvergunning ontvangen. De vergunning is aangevraagd voor Cultuurnacht Houten op 24 en 25 oktober van 18.00 tot 01.00 uur aan het Plein in Houten.</text:p>
            <text:p text:style-name="common-al"/>
            <text:p text:style-name="common-al">
            <text:span text:style-name="nadrukvet">Heeft u vragen over de aanvraag?</text:span>
          </text:p>
            <text:p text:style-name="common-al">Hiervoor kunt u bellen met de gemeente via het telefoonnummer 030 – 63 92 611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9164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4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4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outen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Houten, Plein, aanvraag evenementenvergunning Cultuurnacht Hou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46</meta:user-defined>
    <meta:user-defined meta:name="OVERHEIDop.GmbID/DC.identifier">gmb-2026-391646</meta:user-defined>
    <meta:user-defined meta:name="OVERHEIDop.versieInformatie"/>
  </office:meta>
</office:document-meta>
</file>