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aanpassen dak ten opzichte van verleende vergunning inzake het slopen bestaande woonhuis en realiseren vervangende nieuw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4207 </text:p>
            <text:p text:style-name="common-al"> Omschrijving: aanpassen dak ten opzichte van verleende vergunning inzake het slopen bestaande woonhuis en realiseren vervangende nieuwbouw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Kortonjolaan 1 5644KB Eindhoven</text:p>
              </text:list-item>
            </text:list>
            <text:p text:style-name="common-al"> Soort aanvraag: Binnenplanse omgevingsplanactiviteit, Bouwactiviteit (bouwtechnisch deel), Bouwactiviteit (ruimtelijk deel) </text:p>
            <text:p text:style-name="common-al"> Besluit: Verleend </text:p>
            <text:p text:style-name="common-al"> Verzenddatum: 17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4207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164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207</meta:user-defined>
    <meta:user-defined meta:name="DCTERMS.abstract">aanpassen dak ten opzichte van verleende vergunning inzake het slopen bestaande woonhuis en realiseren vervangende nieuw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aanpassen dak ten opzichte van verleende vergunning inzake het slopen bestaande woonhuis en realiseren vervangende nieuwbouw</meta:user-defined>
    <meta:user-defined meta:name="OVERHEIDop.datumEindeReactietermijn">2026-09-29</meta:user-defined>
    <meta:user-defined meta:name="OVERHEIDop.terinzageleggingBG">https://publicaties.eindhoven.nl/dossier/EHV-ZP2026-004207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45</meta:user-defined>
    <meta:user-defined meta:name="OVERHEIDop.GmbID/DC.identifier">gmb-2026-391645</meta:user-defined>
    <meta:user-defined meta:name="OVERHEIDop.versieInformatie"/>
  </office:meta>
</office:document-meta>
</file>