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26 / Evenementenmelding / Kruisstraat – Abelenstraat te Beegden  / Maasgouw / bekendgemaakt op 10 augustus 2026 / het organiseren en houden van het evenement ‘De Zomerfeest/Zomermarkt van 28 t/m 31 augustus 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926 / Evenementenmelding / Kruisstraat – Abelenstraat te Beegden  / Maasgouw / bekendgemaakt op 10 augustus 2026 / het organiseren en houden van het evenement ‘De Zomerfeest/Zomermarkt van 28 t/m 31 augustus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0926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Z2026-00010926 / Evenementenmelding / Kruisstraat – Abelenstraat te Beegden  / Maasgouw / bekendgemaakt op 10 augustus 2026 / het organiseren en houden van het evenement ‘De Zomerfeest/Zomermarkt van 28 t/m 31 augustus 2026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43</meta:user-defined>
    <meta:user-defined meta:name="OVERHEIDop.GmbID/DC.identifier">gmb-2026-391643</meta:user-defined>
    <meta:user-defined meta:name="OVERHEIDop.versieInformatie"/>
  </office:meta>
</office:document-meta>
</file>