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wijzigen van een eerder verleende vergunning, het aanleggen van een fietspad, Ockhuizerweg/ Polderweg te Haarzuilens, GU-Z2026-00552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ckhuizerweg/ Polderweg te Haarzuilens</text:p>
            <text:p text:style-name="common-al">GU-Z2026-0055280</text:p>
            <text:p text:style-name="common-al">Toelichting: wijzigen van een eerder verleende vergunning, het aanleggen van een fietspad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164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GU-Z2026-0055280</meta:user-defined>
    <meta:user-defined meta:name="DCTERMS.abstract">Toelichting: wijzigen van een eerder verleende vergunning, het aanleggen van een fietspad</meta:user-defined>
    <dc:language>nl</dc:language>
    <meta:user-defined meta:name="OVERHEIDop.locatietype/OVERHEIDop.gebiedsmarkering">Vlak</meta:user-defined>
    <meta:user-defined meta:name="DC.title">Verleende Omgevingsvergunning, wijzigen van een eerder verleende vergunning, het aanleggen van een fietspad, Ockhuizerweg/ Polderweg te Haarzuilens, GU-Z2026-0055280</meta:user-defined>
    <meta:user-defined meta:name="OVERHEIDop.datumEindeReactietermijn">2026-09-28</meta:user-defined>
    <meta:user-defined meta:name="OVERHEIDop.terinzageleggingBG">https://jeleefomgeving.nl/inzien/002220647/b6a6922a-861c-4589-ab00-4b89863cffb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42</meta:user-defined>
    <meta:user-defined meta:name="OVERHEIDop.GmbID/DC.identifier">gmb-2026-391642</meta:user-defined>
    <meta:user-defined meta:name="OVERHEIDop.versieInformatie"/>
  </office:meta>
</office:document-meta>
</file>