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warmtepomp, Athenestraat 2, 3541ER Utrecht, GU-Z2026-0064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71</text:p>
            <text:p text:style-name="common-al">Toelichting: het plaatsen van een warmtepomp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371</meta:user-defined>
    <meta:user-defined meta:name="DCTERMS.abstract">Toelichting: het plaatsen van een warmtepom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plaatsen van een warmtepomp, Athenestraat 2, 3541ER Utrecht, GU-Z2026-0064371</meta:user-defined>
    <meta:user-defined meta:name="OVERHEIDop.datumEindeReactietermijn">2026-10-09</meta:user-defined>
    <meta:user-defined meta:name="OVERHEIDop.terinzageleggingBG">https://jeleefomgeving.nl/inzien/002220647/2e518b9a-a5df-4e76-bbfa-2d974c005c5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1</meta:user-defined>
    <meta:user-defined meta:name="OVERHEIDop.GmbID/DC.identifier">gmb-2026-391641</meta:user-defined>
    <meta:user-defined meta:name="OVERHEIDop.versieInformatie"/>
  </office:meta>
</office:document-meta>
</file>