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uitvoeren van een kleinschalige ambachtelijke nevenactiviteit, Steeweg 32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uitvoeren van een kleinschalige ambachtelijke nevenactiviteit op het adres Steeweg 32 in Yerseke.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756.</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9 juli 2026. De gemeente Reimerswaal neemt daarover waarschijnlijk uiterlijk 23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16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756</meta:user-defined>
    <meta:user-defined meta:name="DCTERMS.abstract">Voor: het uitvoeren van een kleinschalige ambachtelijke nevenactiviteit. Locatie: Steeweg 32 in Yerseke. Datum ontvangst: 29 juli 2026.</meta:user-defined>
    <dc:language>nl</dc:language>
    <meta:user-defined meta:name="OVERHEIDop.locatietype/OVERHEIDop.gebiedsmarkering">Vlak</meta:user-defined>
    <meta:user-defined meta:name="DC.title">Ingediende aanvraag vergunning voor het uitvoeren van een kleinschalige ambachtelijke nevenactiviteit, Steeweg 32 in Yerseke</meta:user-defined>
    <meta:user-defined meta:name="DCTERMS.W3CDTF/DCTERMS.available">2026-08-19</meta:user-defined>
    <meta:user-defined meta:name="DCTERMS.W3CDTF/OVERHEIDop.jaargang">2026</meta:user-defined>
    <meta:user-defined meta:name="OVERHEIDop.publicationIssue">391640</meta:user-defined>
    <meta:user-defined meta:name="OVERHEIDop.GmbID/DC.identifier">gmb-2026-391640</meta:user-defined>
    <meta:user-defined meta:name="OVERHEIDop.versieInformatie"/>
  </office:meta>
</office:document-meta>
</file>