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7707 / Evenementenmelding / Dagstrand te Thorn / Maasgouw / bekendgemaakt op 11 augustus 2026 / het organiseren en houden van Finish Event Duchenne Heroes op 11 september 2026 van 10:00 uur tot uiterlijk 20:00 uur en op 12 september 2026 van 07:00 uur tot uiterlijk 19:00 uur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7707 / Evenementenmelding / Dagstrand te Thorn / Maasgouw / bekendgemaakt op 11 augustus 2026 / het organiseren en houden van Finish Event Duchenne Heroes op 11 september 2026 van 10:00 uur tot uiterlijk 20:00 uur en op 12 september 2026 van 07:00 uur tot uiterlijk 19:00 uur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6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07707 </meta:user-defined>
    <dc:language>nl</dc:language>
    <meta:user-defined meta:name="OVERHEIDop.locatietype/OVERHEIDop.gebiedsmarkering">Adres</meta:user-defined>
    <meta:user-defined meta:name="DC.title">Z2026-00007707 / Evenementenmelding / Dagstrand te Thorn / Maasgouw / bekendgemaakt op 11 augustus 2026 / het organiseren en houden van Finish Event Duchenne Heroes op 11 september 2026 van 10:00 uur tot uiterlijk 20:00 uur en op 12 september 2026 van 07:00 uur tot uiterlijk 19:00 uur / Activiteit: Evenement overi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638</meta:user-defined>
    <meta:user-defined meta:name="OVERHEIDop.GmbID/DC.identifier">gmb-2026-391638</meta:user-defined>
    <meta:user-defined meta:name="OVERHEIDop.versieInformatie"/>
  </office:meta>
</office:document-meta>
</file>