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eiloo, ontvangen aanvraag omgevingsvergunning, Zeeweg 9, 1852CN Heiloo, het plaatsen van een dakkapel in het voordakvlak van de woning, datum ontvangst 14 augustus 2026 (Z2026-0000715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39163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3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3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iloo</meta:user-defined>
    <meta:user-defined meta:name="OVERHEIDop.Rubriek/DC.type">omgevingsvergunning</meta:user-defined>
    <meta:user-defined meta:name="OVERHEID.Informatietype/DC.type">officiële publicatie</meta:user-defined>
    <meta:user-defined meta:name="OVERHEID.Gemeente/DCTERMS.publisher">Heiloo</meta:user-defined>
    <meta:user-defined meta:name="OVERHEID.Gemeente/OVERHEID.authority">Heilo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7153</meta:user-defined>
    <meta:user-defined meta:name="DCTERMS.abstract">Zeeweg 9, 1852CN Heiloo, het plaatsen van een dakkapel in het voordakvlak van de woning, datum ontvangst 14 augustus 2026 (Z2026-00007153)</meta:user-defined>
    <dc:language>nl</dc:language>
    <meta:user-defined meta:name="OVERHEIDop.locatietype/OVERHEIDop.gebiedsmarkering">Vlak</meta:user-defined>
    <meta:user-defined meta:name="DC.title">Gemeente Heiloo, ontvangen aanvraag omgevingsvergunning, Zeeweg 9, 1852CN Heiloo, het plaatsen van een dakkapel in het voordakvlak van de woning, datum ontvangst 14 augustus 2026 (Z2026-00007153)</meta:user-defined>
    <meta:user-defined meta:name="DCTERMS.W3CDTF/DCTERMS.available">2026-08-19</meta:user-defined>
    <meta:user-defined meta:name="DCTERMS.W3CDTF/OVERHEIDop.jaargang">2026</meta:user-defined>
    <meta:user-defined meta:name="OVERHEIDop.publicationIssue">391636</meta:user-defined>
    <meta:user-defined meta:name="OVERHEIDop.GmbID/DC.identifier">gmb-2026-391636</meta:user-defined>
    <meta:user-defined meta:name="OVERHEIDop.versieInformatie"/>
  </office:meta>
</office:document-meta>
</file>