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Westelijke Parallelweg 1, 4133 NH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-08-2026 heeft de gemeente een aanvraag omgevingsvergunning standplaats innemen ontvangen voor het perceel Westelijke Parallelweg 1, 4133 NH Vianen. De aanvraag is geregistreerd onder zaaknummer OVST-2026-012222. De aanvraag betreft het innemen van een standplaats voor bevolkingsonderzoek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916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ST-2026-012222</meta:user-defined>
    <dc:language>nl</dc:language>
    <meta:user-defined meta:name="OVERHEIDop.locatietype/OVERHEIDop.gebiedsmarkering">Punt</meta:user-defined>
    <meta:user-defined meta:name="DC.title">Ingekomen aanvraag omgevingsvergunning Westelijke Parallelweg 1, 4133 NH Vian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31</meta:user-defined>
    <meta:user-defined meta:name="OVERHEIDop.GmbID/DC.identifier">gmb-2026-391631</meta:user-defined>
    <meta:user-defined meta:name="OVERHEIDop.versieInformatie"/>
  </office:meta>
</office:document-meta>
</file>