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●" text:level="1">
        <style:list-level-properties text:min-label-width="10mm"/>
      </text:list-level-style-bullet>
    </text:list-style>
    <text:list-style style:name="id1-3-2-1-1-3-1">
      <text:list-level-style-bullet text:bullet-char="●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  <text:list-style style:name="id1-3-2-1-1-11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aanwijzing gemeentelijk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aad van de gemeente Waterland heeft besloten het volgende object aan te wijzen als gemeentelijk monument als bedoeld in de Verordening fysieke leefomgeving gemeente Waterland 2021.</text:p>
            <text:p text:style-name="common-al">
            <text:span text:style-name="nadrukvet">Object</text:span>
          </text:p>
            <text:list text:style-name="id1-3-2-1-1-3">
              <text:list-item text:style-override="id1-3-2-1-1-3-1">
                <text:number>●</text:number>
                <text:p text:style-name="al">Joodse begraafplaats, Niesenoortsburgwal Monnickendam</text:p>
              </text:list-item>
            </text:list>
            <text:p text:style-name="common-al">
            <text:span text:style-name="nadrukvet">Besluit</text:span>
          </text:p>
            <text:p text:style-name="common-al">Het aanwijzingsbesluit is genomen op 2 juli 2026. De belanghebbenden zijn overeenkomstig artikel 3:41 van de Algemene wet bestuursrecht op 13 augustus 2026 van dit besluit in kennis gesteld door toezending van het besluit.</text:p>
            <text:p text:style-name="common-al">
            <text:span text:style-name="nadrukvet">Bent u het niet eens met deze aanwijzing?</text:span>
          </text:p>
            <text:p text:style-name="common-al">U kunt als belanghebbende tot en met 24 september 2026 laten weten dat u het niet eens bent met deze aanwijzing. Dit heet bezwaar maken. In deze periode kunt u ook de documenten met informatie over de aanwijz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de raad. Het adres is:</text:p>
            <text:p text:style-name="common-al">Raad van Waterland, Postbus 1000, 1140 BA MONNICKENDAM.</text:p>
            <text:p text:style-name="common-al">Schrijf in uw bezwaarschrift ten minste:</text:p>
            <text:list text:style-name="id1-3-2-1-1-11">
              <text:list-item text:style-override="id1-3-2-1-1-11-1">
                <text:number>-</text:number>
                <text:p text:style-name="al"> uw naam, adres en handtekening;</text:p>
              </text:list-item>
              <text:list-item text:style-override="id1-3-2-1-1-11-2">
                <text:number>-</text:number>
                <text:p text:style-name="al"> een omschrijving van het besluit waar u bezwaar tegen maakt;</text:p>
              </text:list-item>
              <text:list-item text:style-override="id1-3-2-1-1-11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last-al">Digitaal indienen? Dit kan met een DigiD inlogcode. Bij een bezwaarschrift via <text:a xlink:href="http://www.waterland.nl/bezwaarschrift" xlink:type="simple"><text:span text:style-name="nadrukondlijn">Externe link:<text:span text:style-name="nadrukvet">www.waterland.nl/bezwaarschrift</text:span></text:span></text:a> Bij een voorlopige voorziening via <text:a xlink:href="https://loket.rechtspraak.nl/Burgers/Digitaal%20procederen/33" xlink:type="simple"><text:span text:style-name="nadrukondlijn">Externe link:<text:span text:style-name="nadrukvet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916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aterland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Weg</meta:user-defined>
    <meta:user-defined meta:name="DC.title">Bekendmaking aanwijzing gemeentelijk monum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26</meta:user-defined>
    <meta:user-defined meta:name="OVERHEIDop.GmbID/DC.identifier">gmb-2026-391626</meta:user-defined>
    <meta:user-defined meta:name="OVERHEIDop.versieInformatie"/>
  </office:meta>
</office:document-meta>
</file>