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vervangen van de bestaande dakkapel op de achtergevel, Burgemeester des Tombeweg 4, 1391CL Abcoude</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7 augustus 2026 een omgevingsvergunning met zaaknummer Z2026-000893 verleend. De gemeente geeft hiermee toestemming voor het vervangen van de bestaande dakkapel op de achtergevel op locatie Burgemeester des Tombeweg 4, 1391CL Abcoude.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8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16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893</meta:user-defined>
    <meta:user-defined meta:name="DCTERMS.abstract">Betreft:  Besluit op locatie Burgemeester des Tombeweg 4, 1391CL Abcoude</meta:user-defined>
    <dc:language>nl</dc:language>
    <meta:user-defined meta:name="OVERHEIDop.locatietype/OVERHEIDop.gebiedsmarkering">Vlak</meta:user-defined>
    <meta:user-defined meta:name="DC.title">Kennisgeving verleende omgevingsvergunning voor het vervangen van de bestaande dakkapel op de achtergevel, Burgemeester des Tombeweg 4, 1391CL Abcoude</meta:user-defined>
    <meta:user-defined meta:name="DCTERMS.W3CDTF/DCTERMS.available">2026-08-19</meta:user-defined>
    <meta:user-defined meta:name="DCTERMS.W3CDTF/OVERHEIDop.jaargang">2026</meta:user-defined>
    <meta:user-defined meta:name="OVERHEIDop.publicationIssue">391622</meta:user-defined>
    <meta:user-defined meta:name="OVERHEIDop.GmbID/DC.identifier">gmb-2026-391622</meta:user-defined>
    <meta:user-defined meta:name="OVERHEIDop.versieInformatie"/>
  </office:meta>
</office:document-meta>
</file>